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100000030CC9E9586AE8FB86D1.jpg" manifest:media-type="image/jpeg"/>
  <manifest:file-entry manifest:full-path="Pictures/1000000000000500000003C0BEF85E10544FB0CF.jpg" manifest:media-type="image/jpeg"/>
  <manifest:file-entry manifest:full-path="Pictures/10000000000003300000042091328CD87140C413.png" manifest:media-type="image/png"/>
  <manifest:file-entry manifest:full-path="Pictures/100000000000040000000300329F76046147DB44.jpg" manifest:media-type="image/jpeg"/>
  <manifest:file-entry manifest:full-path="Pictures/100000000000033000000420C7C780DBFB45CB44.png" manifest:media-type="image/png"/>
  <manifest:file-entry manifest:full-path="Pictures/1000000000000500000003C0C75ACD87ADD0E6AE.jpg" manifest:media-type="image/jpeg"/>
  <manifest:file-entry manifest:full-path="Pictures/10000000000015F000000EA0BD48F2E1831B20BB.jpg" manifest:media-type="image/jpeg"/>
  <manifest:file-entry manifest:full-path="Pictures/1000000000000500000003C03B3BC47A2BB7A538.jpg" manifest:media-type="image/jpeg"/>
  <manifest:file-entry manifest:full-path="Pictures/1000000000000500000003C05B7D4F145FA9EA69.jpg" manifest:media-type="image/jpeg"/>
  <manifest:file-entry manifest:full-path="Pictures/10000000000015F000000EA020907FB1F31ECDDC.jpg" manifest:media-type="image/jpeg"/>
  <manifest:file-entry manifest:full-path="Pictures/10000000000015F000000EA0C469F58DA8D7B0BE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font-face-decls>
    <style:font-face style:name="Arial2" svg:font-family="Arial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ans2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Noto Sans" svg:font-family="'Noto Sans'" style:font-family-generic="roman" style:font-pitch="variable"/>
    <style:font-face style:name="Segoe UI1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1" svg:font-family="'Liberation Sans', 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Объект_20_без_20_заливки_20_и_20_линий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.921cm, -1.235cm, 16.678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Объект_20_без_20_заливки_20_и_20_линий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style:writing-mode="lr-tb"/>
    </style:style>
    <style:style style:name="gr4" style:family="graphic" style:parent-style-name="Объект_20_без_20_заливки_20_и_20_линий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Объект_20_без_20_заливки_20_и_20_линий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6.504cm"/>
      <style:paragraph-properties style:writing-mode="lr-tb"/>
    </style:style>
    <style:style style:name="pr2" style:family="presentation" style:parent-style-name="Default-subtitle">
      <style:graphic-properties draw:fill-color="#ffffff" fo:min-height="9.134cm"/>
      <style:paragraph-properties style:writing-mode="lr-tb"/>
    </style:style>
    <style:style style:name="pr3" style:family="presentation" style:parent-style-name="Default-notes">
      <style:graphic-properties draw:fill-color="#ffffff" fo:min-height="12.572cm"/>
      <style:paragraph-properties style:writing-mode="lr-tb"/>
    </style:style>
    <style:style style:name="pr4" style:family="presentation" style:parent-style-name="Default-title">
      <style:graphic-properties fo:min-height="2.629cm"/>
      <style:paragraph-properties style:writing-mode="lr-tb"/>
    </style:style>
    <style:style style:name="pr5" style:family="presentation" style:parent-style-name="Default-outline1">
      <style:graphic-properties fo:min-height="8.884cm"/>
      <style:paragraph-properties style:writing-mode="lr-tb"/>
    </style:style>
    <style:style style:name="pr6" style:family="presentation" style:parent-style-name="Default-title">
      <style:graphic-properties fo:min-height="3.473cm"/>
      <style:paragraph-properties style:writing-mode="lr-tb"/>
    </style:style>
    <style:style style:name="P1" style:family="paragraph">
      <style:paragraph-properties style:writing-mode="lr-tb"/>
      <style:text-properties fo:font-weight="bold" style:font-weight-asian="bold" style:font-weight-complex="bold"/>
    </style:style>
    <style:style style:name="P2" style:family="paragraph">
      <loext:graphic-properties draw:fill-color="#ffffff"/>
      <style:paragraph-properties style:writing-mode="lr-tb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style:writing-mode="lr-tb"/>
    </style:style>
    <style:style style:name="P5" style:family="paragraph">
      <loext:graphic-properties draw:fill-color="#ffffff"/>
      <style:paragraph-properties style:writing-mode="lr-tb"/>
      <style:text-properties fo:font-size="20pt"/>
    </style:style>
    <style:style style:name="P6" style:family="paragraph">
      <loext:graphic-properties draw:fill="none"/>
      <style:paragraph-properties fo:text-align="center" style:writing-mode="lr-tb"/>
    </style:style>
    <style:style style:name="P7" style:family="paragraph">
      <style:paragraph-properties fo:text-align="center"/>
    </style:style>
    <style:style style:name="P8" style:family="paragraph">
      <loext:graphic-properties draw:fill-color="#ffffff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variant="normal" fo:text-transform="none" style:use-window-font-color="true" style:text-outline="false" style:text-line-through-style="none" style:text-line-through-type="none" style:font-name="Times New Roman" fo:font-size="32pt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Times New Roman" style:font-size-complex="32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text-style-name="P1" draw:layer="layout" svg:width="25.27cm" svg:height="6.504cm" svg:x="1.4cm" svg:y="-0.662cm" presentation:class="title" presentation:user-transformed="true">
          <draw:text-box>
            <text:p><text:span text:style-name="T1">Языковая школа Елены Кычкиной </text:span><text:span text:style-name="T1"><text:line-break/></text:span><text:span text:style-name="T1">”English as a Second Language”</text:span></text:p>
          </draw:text-box>
        </draw:frame>
        <draw:frame presentation:style-name="pr2" draw:text-style-name="P2" draw:layer="layout" svg:width="25.199cm" svg:height="9.134cm" svg:x="1.27cm" svg:y="5.334cm" presentation:class="subtitle" presentation:user-transformed="true">
          <draw:text-box>
            <text:p/>
            <text:p/>
            <text:p/>
            <text:p/>
            <text:p/>
            <text:p>Лицензия Министерства образования и науки РС(Я) <text:span text:style-name="T2">№2066 от 24.04.2017</text:span></text:p>
          </draw:text-box>
        </draw:frame>
        <draw:frame draw:style-name="gr1" draw:text-style-name="P3" draw:layer="layout" svg:width="15.992cm" svg:height="5.841cm" draw:transform="skewX (0.00610865238198015) translate (6.649cm 5.08cm)">
          <draw:image xlink:href="Pictures/10000000000003300000042091328CD87140C413.png" xlink:type="simple" xlink:show="embed" xlink:actuate="onLoad" loext:mime-type="image/png">
            <text:p/>
          </draw:image>
          <draw:image xlink:href="Pictures/100000000000033000000420C7C780DBFB45CB44.png" xlink:type="simple" xlink:show="embed" xlink:actuate="onLoad" loext:mime-type="image/png"/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4" draw:text-style-name="P4" draw:layer="layout" svg:width="25.199cm" svg:height="2.629cm" svg:x="1.4cm" svg:y="0.628cm" presentation:class="title" presentation:user-transformed="true">
          <draw:text-box>
            <text:p>О школе</text:p>
          </draw:text-box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Курсы английского языка для детей от 5 лет, школьников, взрослых.</text:p>
              </text:list-item>
              <text:list-item>
                <text:p>Подготовка к ОГЭ и ЕГЭ по английскому языку.</text:p>
              </text:list-item>
              <text:list-item>
                <text:p>За 2019-2020 учебный год прошли обучение 206 детей в группах, 92 взрослых по групповому обучению и 63 индивидуальных слушателя.</text:p>
              </text:list-item>
              <text:list-item>
                <text:p>8 преподавателей, в том числе носитель языка из США (с квалификацией TEFL)</text:p>
              </text:list-item>
              <text:list-item>
                <text:p>Лицензиат Международной организации “Прикладное образование”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2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placeholder="true">
          <draw:text-box/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Организатор открытых городских диктантов по английскому языку для населения г. Якутска в 2018, 2019 гг. совместно с Национальной библиотекой РС(Я).</text:p>
              </text:list-item>
              <text:list-item>
                <text:p>Организатор городской олимпиады для школьников начальных классов совместно с Управлением образования г.Якутска.</text:p>
              </text:list-item>
              <text:list-item>
                <text:p>Организатор и участник городских мероприятий с участием носителей языка.</text:p>
              </text:list-item>
              <text:list-item>
                <text:p>Организатор улусных мероприятий с участием носителей языка.</text:p>
              </text:list-item>
              <text:list-item>
                <text:p>Соорганизатор детского Республиканского конкурса стихов “Kids like English”.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4" draw:text-style-name="P4" draw:layer="layout" svg:width="25.199cm" svg:height="2.629cm" svg:x="1.4cm" svg:y="0.628cm" presentation:class="title" presentation:user-transformed="true">
          <draw:text-box>
            <text:p>Формы работы</text:p>
          </draw:text-box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Обучение по уровням владения и возрасту обучающихся.</text:p>
              </text:list-item>
              <text:list-item>
                <text:p>Осенний, весенний и летний языковой лагерь дневного пребывания.</text:p>
              </text:list-item>
              <text:list-item>
                <text:p>Специальные разговорные курсы для взрослых по уровням от 0 до Upper Intermediate.</text:p>
              </text:list-item>
              <text:list-item>
                <text:p>Корпоративное обучение.</text:p>
              </text:list-item>
              <text:list-item>
                <text:p>Онлайн обучение.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4" draw:text-style-name="P4" draw:layer="layout" svg:width="25.199cm" svg:height="2.629cm" svg:x="1.4cm" svg:y="0.628cm" presentation:class="title" presentation:user-transformed="true">
          <draw:text-box>
            <text:p>Методики</text:p>
          </draw:text-box>
        </draw:frame>
        <draw:frame presentation:style-name="pr5" draw:text-style-name="P4" draw:layer="layout" svg:width="25.199cm" svg:height="9.134cm" svg:x="1.4cm" svg:y="3.685cm" presentation:class="outline">
          <draw:text-box>
            <text:list text:style-name="L2">
              <text:list-item>
                <text:p>Оксфордская методика</text:p>
              </text:list-item>
              <text:list-item>
                <text:p>Кембриджская методика</text:p>
              </text:list-item>
              <text:list-item>
                <text:p>Методика ESL</text:p>
                <text:p/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user-transformed="true">
          <draw:text-box>
            <text:p>Методика ESL.<text:line-break/>Плюсы:</text:p>
          </draw:text-box>
        </draw:frame>
        <draw:frame presentation:style-name="pr5" draw:text-style-name="P4" draw:layer="layout" svg:width="25.199cm" svg:height="10.16cm" svg:x="1.524cm" svg:y="4.064cm" presentation:class="outline" presentation:user-transformed="true">
          <draw:text-box>
            <text:list text:style-name="L2">
              <text:list-item>
                <text:p>Специальная методика запоминания слов навсегда.</text:p>
              </text:list-item>
              <text:list-item>
                <text:p>Изучение только нужных и интересных тем.</text:p>
              </text:list-item>
              <text:list-item>
                <text:p>Использование новых слов во фразах и предложениях.</text:p>
              </text:list-item>
              <text:list-item>
                <text:p>Тренировка речи</text:p>
                <text:p/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user-transformed="true">
          <draw:text-box>
            <text:p>Структура занятий в Языковом лагере</text:p>
          </draw:text-box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5-10 дней</text:p>
              </text:list-item>
              <text:list-item>
                <text:p>Темы по дням</text:p>
              </text:list-item>
              <text:list-item>
                <text:p>Лексика по темам, фразы и предложения по лексике.</text:p>
              </text:list-item>
              <text:list-item>
                <text:p>Игровая форма занятий.</text:p>
              </text:list-item>
              <text:list-item>
                <text:p>Использование интерактивных возможностей (Kahoot, Baamboozle и тп)</text:p>
              </text:list-item>
              <text:list-item>
                <text:p>Разбивка занятий по аспектам языка (лексика, грамматика, произношение). </text:p>
              </text:list-item>
              <text:list-item>
                <text:p>Занятия с носителем языка.</text:p>
              </text:list-item>
              <text:list-item>
                <text:p>Проектная деятельность.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placeholder="true">
          <draw:text-box/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Переписка со школьниками из других стран.</text:p>
              </text:list-item>
              <text:list-item>
                <text:p>Проведение телемостов, скайп конференций</text:p>
              </text:list-item>
              <text:list-item>
                <text:p>Обучение онлайн учащихся разных улусов и даже стран.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placeholder="true" presentation:user-transformed="true">
          <draw:text-box/>
        </draw:frame>
        <draw:frame draw:style-name="gr3" draw:text-style-name="P6" draw:layer="layout" svg:width="12.179cm" svg:height="9.134cm" svg:x="1.4cm" svg:y="2.804cm" presentation:class="graphic" presentation:user-transformed="true">
          <draw:image xlink:href="Pictures/1000000000000500000003C0BEF85E10544FB0CF.jpg" xlink:type="simple" xlink:show="embed" xlink:actuate="onLoad" loext:mime-type="image/jpeg">
            <text:p/>
          </draw:image>
        </draw:frame>
        <draw:frame draw:style-name="gr4" draw:text-style-name="P3" draw:layer="layout" svg:width="12.446cm" svg:height="9.335cm" svg:x="14.224cm" svg:y="2.794cm">
          <draw:image xlink:href="Pictures/10000000000004100000030CC9E9586AE8FB86D1.jpg" xlink:type="simple" xlink:show="embed" xlink:actuate="onLoad" loext:mime-type="image/jpe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9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placeholder="true" presentation:user-transformed="true">
          <draw:text-box/>
        </draw:frame>
        <draw:frame draw:style-name="gr3" draw:text-style-name="P6" draw:layer="layout" svg:width="12.179cm" svg:height="9.134cm" svg:x="1.778cm" svg:y="2.55cm" presentation:class="graphic" presentation:user-transformed="true">
          <draw:image xlink:href="Pictures/1000000000000500000003C0C75ACD87ADD0E6AE.jpg" xlink:type="simple" xlink:show="embed" xlink:actuate="onLoad" loext:mime-type="image/jpeg">
            <text:p/>
          </draw:image>
        </draw:frame>
        <draw:frame draw:style-name="gr4" draw:text-style-name="P3" draw:layer="layout" svg:width="12.192cm" svg:height="9.144cm" svg:x="14.478cm" svg:y="2.54cm">
          <draw:image xlink:href="Pictures/1000000000000500000003C03B3BC47A2BB7A538.jpg" xlink:type="simple" xlink:show="embed" xlink:actuate="onLoad" loext:mime-type="image/jpe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0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office:forms form:automatic-focus="false" form:apply-design-mode="false"/>
        <draw:frame presentation:style-name="pr6" draw:text-style-name="P4" draw:layer="layout" svg:width="25.199cm" svg:height="3.473cm" svg:x="1.4cm" svg:y="0.206cm" presentation:class="title" presentation:placeholder="true">
          <draw:text-box/>
        </draw:frame>
        <draw:frame draw:style-name="gr3" draw:text-style-name="P6" draw:layer="layout" svg:width="12.179cm" svg:height="9.134cm" svg:x="1.27cm" svg:y="2.804cm" presentation:class="graphic" presentation:user-transformed="true">
          <draw:image xlink:href="Pictures/1000000000000500000003C05B7D4F145FA9EA69.jpg" xlink:type="simple" xlink:show="embed" xlink:actuate="onLoad" loext:mime-type="image/jpeg">
            <text:p/>
          </draw:image>
        </draw:frame>
        <draw:frame draw:style-name="gr4" draw:text-style-name="P3" draw:layer="layout" svg:width="12.192cm" svg:height="9.144cm" svg:x="14.732cm" svg:y="2.794cm">
          <draw:image xlink:href="Pictures/100000000000040000000300329F76046147DB44.jpg" xlink:type="simple" xlink:show="embed" xlink:actuate="onLoad" loext:mime-type="image/jpe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1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473cm" svg:x="1.4cm" svg:y="0.206cm" presentation:class="title" presentation:placeholder="true" presentation:user-transformed="true">
          <draw:text-box/>
        </draw:frame>
        <draw:frame draw:style-name="gr5" draw:text-style-name="P7" draw:layer="layout" svg:width="12.761cm" svg:height="8.507cm" svg:x="1.778cm" svg:y="3.939cm" presentation:class="graphic" presentation:user-transformed="true">
          <draw:image xlink:href="Pictures/10000000000015F000000EA0BD48F2E1831B20BB.jpg" xlink:type="simple" xlink:show="embed" xlink:actuate="onLoad" loext:mime-type="image/jpeg">
            <text:p/>
          </draw:image>
        </draw:frame>
        <draw:frame draw:style-name="gr5" draw:text-style-name="P7" draw:layer="layout" svg:width="12.524cm" svg:height="8.349cm" svg:x="14.986cm" svg:y="4.064cm">
          <draw:image xlink:href="Pictures/10000000000015F000000EA0C469F58DA8D7B0BE.jpg" xlink:type="simple" xlink:show="embed" xlink:actuate="onLoad" loext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12" presentation:class="page"/>
          <draw:frame presentation:style-name="pr3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2.629cm" svg:x="1.4cm" svg:y="0.628cm" presentation:class="title" presentation:user-transformed="true">
          <draw:text-box>
            <text:p>Лагерные будни</text:p>
          </draw:text-box>
        </draw:frame>
        <draw:frame draw:style-name="gr5" draw:text-style-name="P7" draw:layer="layout" svg:width="12.954cm" svg:height="8.636cm" svg:x="0.762cm" svg:y="3.302cm" presentation:class="graphic" presentation:user-transformed="true">
          <draw:image xlink:href="Pictures/10000000000015F000000EA020907FB1F31ECDDC.jpg" xlink:type="simple" xlink:show="embed" xlink:actuate="onLoad" loext:mime-type="image/jpeg">
            <text:p/>
          </draw:image>
        </draw:frame>
        <draw:frame draw:style-name="gr5" draw:text-style-name="P7" draw:layer="layout" svg:width="13.106cm" svg:height="8.737cm" svg:x="14.224cm" svg:y="3.302cm">
          <draw:image xlink:href="Pictures/10000000000015F000000EA0C469F58DA8D7B0BE.jpg" xlink:type="simple" xlink:show="embed" xlink:actuate="onLoad" loext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13" presentation:class="page"/>
          <draw:frame presentation:style-name="pr3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office:forms form:automatic-focus="false" form:apply-design-mode="false"/>
        <draw:frame presentation:style-name="pr4" draw:text-style-name="P4" draw:layer="layout" svg:width="25.199cm" svg:height="2.629cm" svg:x="1.4cm" svg:y="0.628cm" presentation:class="title" presentation:user-transformed="true">
          <draw:text-box>
            <text:p>Контакты</text:p>
          </draw:text-box>
        </draw:frame>
        <draw:frame presentation:style-name="pr5" draw:text-style-name="P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Елена Афанасьевна Кычкина</text:p>
              </text:list-item>
              <text:list-item>
                <text:p>@esl.ykt</text:p>
              </text:list-item>
              <text:list-item>
                <text:p>89142-717656</text:p>
              </text:list-item>
              <text:list-item>
                <text:p>kytchel@mail.ru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14" presentation:class="page"/>
          <draw:frame presentation:style-name="pr3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Arial2" svg:font-family="Arial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ans2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Noto Sans" svg:font-family="'Noto Sans'" style:font-family-generic="roman" style:font-pitch="variable"/>
    <style:font-face style:name="Segoe UI1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1" svg:font-family="'Liberation Sans', 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Заливка" draw:style="linear" draw:start-color="#ffffff" draw:end-color="#cccccc" draw:start-intensity="100%" draw:end-intensity="100%" draw:angle="300" draw:border="0%"/>
    <draw:gradient draw:name="Заливка_20_жёлтым" draw:display-name="Заливка жёлтым" draw:style="linear" draw:start-color="#ffde59" draw:end-color="#b47804" draw:start-intensity="100%" draw:end-intensity="100%" draw:angle="300" draw:border="0%"/>
    <draw:gradient draw:name="Заливка_20_зелёным" draw:display-name="Заливка зелёным" draw:style="linear" draw:start-color="#77bc65" draw:end-color="#127622" draw:start-intensity="100%" draw:end-intensity="100%" draw:angle="300" draw:border="0%"/>
    <draw:gradient draw:name="Заливка_20_красным" draw:display-name="Заливка красным" draw:style="linear" draw:start-color="#ff6d6d" draw:end-color="#c9211e" draw:start-intensity="100%" draw:end-intensity="100%" draw:angle="300" draw:border="0%"/>
    <draw:gradient draw:name="Заливка_20_синим" draw:display-name="Заливка синим" draw:style="linear" draw:start-color="#729fcf" draw:end-color="#355269" draw:start-intensity="100%" draw:end-intensity="100%" draw:angle="300" draw:border="0%"/>
    <draw:gradient draw:name="Фигуры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Объект_20_без_20_заливки_20_и_20_линий" style:display-name="Объект без заливки и линий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fo:margin-top="0cm" fo:margin-bottom="0.623cm" fo:line-height="115%" fo:text-align="start" style:text-autospace="none" style:writing-mode="lr-tb"/>
      <style:text-properties style:use-window-font-color="true" style:font-name="Calibri" fo:font-family="Calibri" style:font-family-generic="roman" style:font-pitch="variable" fo:font-size="11pt" fo:language="ru" fo:country="RU" style:font-name-asian="Segoe UI1" style:font-family-asian="'Segoe UI'" style:font-family-generic-asian="roman" style:font-pitch-asian="variable" style:font-size-asian="11pt" style:language-asian="ar" style:country-asian="SA"/>
    </style:style>
    <style:style style:name="Default_20_Paragraph_20_Font" style:display-name="Default Paragraph Font" style:family="graphic">
      <style:paragraph-properties style:text-autospace="none"/>
    </style:style>
    <style:style style:name="Указатель" style:family="graphic">
      <style:paragraph-properties fo:margin-top="0cm" fo:margin-bottom="0.623cm" fo:line-height="115%" fo:text-align="start" style:text-autospace="none" style:writing-mode="lr-tb"/>
      <style:text-properties style:font-name-asian="Arial" style:font-family-asian="Arial" style:font-family-generic-asian="swiss" style:font-pitch-asian="variable" style:language-asian="ru" style:country-asian="RU"/>
    </style:style>
    <style:style style:name="Название" style:family="graphic">
      <style:paragraph-properties fo:margin-top="0.374cm" fo:margin-bottom="0.374cm" fo:line-height="115%" fo:text-align="start" style:text-autospace="none" style:writing-mode="lr-tb"/>
      <style:text-properties fo:font-size="12pt" fo:font-style="italic" style:font-name-asian="Arial" style:font-family-asian="Arial" style:font-family-generic-asian="swiss" style:font-pitch-asian="variable" style:font-size-asian="12pt" style:language-asian="ru" style:country-asian="RU" style:font-style-asian="italic" style:font-size-complex="12pt" style:font-style-complex="italic"/>
    </style:style>
    <style:style style:name="Список" style:family="graphic">
      <style:paragraph-properties fo:margin-top="0cm" fo:margin-bottom="0.436cm" fo:line-height="115%" fo:text-align="start" style:text-autospace="none" style:writing-mode="lr-tb"/>
      <style:text-properties style:font-name-asian="Arial" style:font-family-asian="Arial" style:font-family-generic-asian="swiss" style:font-pitch-asian="variable" style:language-asian="ru" style:country-asian="RU"/>
    </style:style>
    <style:style style:name="Основной_20_текст" style:display-name="Основной текст" style:family="graphic">
      <style:paragraph-properties fo:margin-top="0cm" fo:margin-bottom="0.436cm" fo:line-height="115%" fo:text-align="start" style:text-autospace="none" style:writing-mode="lr-tb"/>
      <style:text-properties style:font-name-asian="Segoe UI1" style:font-family-asian="'Segoe UI'" style:font-family-generic-asian="roman" style:font-pitch-asian="variable" style:language-asian="ru" style:country-asian="RU"/>
    </style:style>
    <style:style style:name="Заголовок" style:family="graphic">
      <style:paragraph-properties fo:margin-top="0.746cm" fo:margin-bottom="0.374cm" fo:line-height="115%" fo:text-align="start" style:text-autospace="none" style:writing-mode="lr-tb"/>
      <style:text-properties style:font-name="Liberation Sans1" fo:font-family="'Liberation Sans', Arial" style:font-family-generic="swiss" style:font-pitch="variable" fo:font-size="14pt" style:font-name-asian="Arial2" style:font-family-asian="Arial" style:font-pitch-asian="variable" style:font-size-asian="14pt" style:language-asian="ru" style:country-asian="RU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Mang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smil="urn:oasis:names:tc:opendocument:xmlns:smil-compatible:1.0" xmlns:xlink="http://www.w3.org/1999/xlink" xmlns:anim="urn:oasis:names:tc:opendocument:xmlns:animation:1.0" xmlns:dc="http://purl.org/dc/elements/1.1/" xmlns:presentation="urn:oasis:names:tc:opendocument:xmlns:presentation:1.0" xmlns:officeooo="http://openoffice.org/2009/office" office:version="1.2">
  <office:meta>
    <meta:creation-date>2017-10-20T23:41:18.137000000</meta:creation-date>
    <meta:generator>LibreOffice/6.4.0.3$Windows_X86_64 LibreOffice_project/b0a288ab3d2d4774cb44b62f04d5d28733ac6df8</meta:generator>
    <dc:date>2020-06-25T17:35:17.535000000</dc:date>
    <meta:editing-duration>PT2H57M31S</meta:editing-duration>
    <meta:editing-cycles>13</meta:editing-cycles>
    <meta:document-statistic meta:object-count="83"/>
  </office:meta>
</office:document-meta>
</file>